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_HKSCS" svg:font-family="細明體_HKSCS" style:font-family-generic="roman" style:font-pitch="variable"/>
  </office:font-face-decls>
  <office:automatic-styles>
    <style:style style:name="表格1" style:family="table">
      <style:table-properties style:width="19.151cm" fo:margin-left="-0.25cm" table:align="left" style:writing-mode="lr-tb"/>
    </style:style>
    <style:style style:name="表格1.A" style:family="table-column">
      <style:table-column-properties style:column-width="2.251cm"/>
    </style:style>
    <style:style style:name="表格1.B" style:family="table-column">
      <style:table-column-properties style:column-width="9.25cm"/>
    </style:style>
    <style:style style:name="表格1.C" style:family="table-column">
      <style:table-column-properties style:column-width="1.981cm"/>
    </style:style>
    <style:style style:name="表格1.D" style:family="table-column">
      <style:table-column-properties style:column-width="5.669cm"/>
    </style:style>
    <style:style style:name="表格1.1" style:family="table-row">
      <style:table-row-properties fo:keep-together="auto"/>
    </style:style>
    <style:style style:name="表格1.A1" style:family="table-cell">
      <style:table-cell-properties style:vertical-align="top" fo:padding-left="0.191cm" fo:padding-right="0.191cm" fo:padding-top="0cm" fo:padding-bottom="0cm" fo:border="0.5pt solid #000000" style:writing-mode="lr-tb"/>
    </style:style>
    <style:style style:name="表格1.3" style:family="table-row">
      <style:table-row-properties style:min-row-height="1.304cm" fo:keep-together="auto"/>
    </style:style>
    <style:style style:name="表格1.4" style:family="table-row">
      <style:table-row-properties style:min-row-height="0.078cm" fo:keep-together="auto"/>
    </style:style>
    <style:style style:name="表格1.5" style:family="table-row">
      <style:table-row-properties style:min-row-height="0.697cm" fo:keep-together="auto"/>
    </style:style>
    <style:style style:name="表格1.6" style:family="table-row">
      <style:table-row-properties style:min-row-height="0.6cm" fo:keep-together="auto"/>
    </style:style>
    <style:style style:name="表格2" style:family="table">
      <style:table-properties style:width="18.944cm" fo:margin-left="-0.191cm" table:align="left" style:writing-mode="lr-tb"/>
    </style:style>
    <style:style style:name="表格2.A" style:family="table-column">
      <style:table-column-properties style:column-width="0.908cm"/>
    </style:style>
    <style:style style:name="表格2.B" style:family="table-column">
      <style:table-column-properties style:column-width="1.034cm"/>
    </style:style>
    <style:style style:name="表格2.C" style:family="table-column">
      <style:table-column-properties style:column-width="1.251cm"/>
    </style:style>
    <style:style style:name="表格2.D" style:family="table-column">
      <style:table-column-properties style:column-width="10.751cm"/>
    </style:style>
    <style:style style:name="表格2.E" style:family="table-column">
      <style:table-column-properties style:column-width="2cm"/>
    </style:style>
    <style:style style:name="表格2.F" style:family="table-column">
      <style:table-column-properties style:column-width="3cm"/>
    </style:style>
    <style:style style:name="表格2.1" style:family="table-row">
      <style:table-row-properties style:min-row-height="1.154cm" fo:keep-together="auto"/>
    </style:style>
    <style:style style:name="表格2.A1" style:family="table-cell">
      <style:table-cell-properties style:vertical-align="top" fo:padding-left="0.191cm" fo:padding-right="0.191cm" fo:padding-top="0cm" fo:padding-bottom="0cm" fo:border="0.5pt solid #000000" style:writing-mode="lr-tb"/>
    </style:style>
    <style:style style:name="表格2.C1" style:family="table-cell">
      <style:table-cell-properties style:vertical-align="middle" fo:padding-left="0.191cm" fo:padding-right="0.191cm" fo:padding-top="0cm" fo:padding-bottom="0cm" fo:border="0.5pt solid #000000" style:writing-mode="lr-tb"/>
    </style:style>
    <style:style style:name="表格2.2" style:family="table-row">
      <style:table-row-properties style:row-height="0.499cm" fo:keep-together="always"/>
    </style:style>
    <style:style style:name="表格2.3" style:family="table-row">
      <style:table-row-properties style:row-height="0.561cm" fo:keep-together="always"/>
    </style:style>
    <style:style style:name="表格2.4" style:family="table-row">
      <style:table-row-properties style:row-height="0.596cm" fo:keep-together="always"/>
    </style:style>
    <style:style style:name="表格2.7" style:family="table-row">
      <style:table-row-properties style:row-height="0.871cm" fo:keep-together="always"/>
    </style:style>
    <style:style style:name="表格2.10" style:family="table-row">
      <style:table-row-properties style:row-height="0.875cm" fo:keep-together="always"/>
    </style:style>
    <style:style style:name="表格2.11" style:family="table-row">
      <style:table-row-properties style:row-height="1.533cm" fo:keep-together="always"/>
    </style:style>
    <style:style style:name="表格2.12" style:family="table-row">
      <style:table-row-properties style:row-height="0.691cm" fo:keep-together="always"/>
    </style:style>
    <style:style style:name="表格2.13" style:family="table-row">
      <style:table-row-properties style:row-height="0.741cm" fo:keep-together="always"/>
    </style:style>
    <style:style style:name="表格2.14" style:family="table-row">
      <style:table-row-properties style:row-height="0.767cm" fo:keep-together="always"/>
    </style:style>
    <style:style style:name="表格2.15" style:family="table-row">
      <style:table-row-properties style:row-height="0.706cm" fo:keep-together="always"/>
    </style:style>
    <style:style style:name="表格2.16" style:family="table-row">
      <style:table-row-properties style:row-height="1.051cm" fo:keep-together="always"/>
    </style:style>
    <style:style style:name="表格2.17" style:family="table-row">
      <style:table-row-properties style:row-height="1.132cm" fo:keep-together="always"/>
    </style:style>
    <style:style style:name="表格2.19" style:family="table-row">
      <style:table-row-properties style:min-row-height="0.141cm" fo:keep-together="always"/>
    </style:style>
    <style:style style:name="表格2.21" style:family="table-row">
      <style:table-row-properties style:row-height="1.367cm" fo:keep-together="always"/>
    </style:style>
    <style:style style:name="表格2.22" style:family="table-row">
      <style:table-row-properties style:row-height="1.053cm" fo:keep-together="always"/>
    </style:style>
    <style:style style:name="表格2.23" style:family="table-row">
      <style:table-row-properties style:row-height="1.566cm" fo:keep-together="always"/>
    </style:style>
    <style:style style:name="表格2.24" style:family="table-row">
      <style:table-row-properties style:row-height="0.97cm" fo:keep-together="always"/>
    </style:style>
    <style:style style:name="表格2.25" style:family="table-row">
      <style:table-row-properties style:row-height="1.016cm" fo:keep-together="always"/>
    </style:style>
    <style:style style:name="表格2.26" style:family="table-row">
      <style:table-row-properties style:row-height="0.811cm" fo:keep-together="always"/>
    </style:style>
    <style:style style:name="表格2.27" style:family="table-row">
      <style:table-row-properties style:row-height="0.917cm" fo:keep-together="always"/>
    </style:style>
    <style:style style:name="表格2.28" style:family="table-row">
      <style:table-row-properties style:row-height="1.515cm" fo:keep-together="always"/>
    </style:style>
    <style:style style:name="表格2.29" style:family="table-row">
      <style:table-row-properties style:row-height="1.45cm" fo:keep-together="always"/>
    </style:style>
    <style:style style:name="表格2.30" style:family="table-row">
      <style:table-row-properties style:row-height="1.02cm" fo:keep-together="always"/>
    </style:style>
    <style:style style:name="表格2.32" style:family="table-row">
      <style:table-row-properties style:row-height="1.406cm" fo:keep-together="always"/>
    </style:style>
    <style:style style:name="表格2.35" style:family="table-row">
      <style:table-row-properties style:row-height="1.185cm" fo:keep-together="always"/>
    </style:style>
    <style:style style:name="表格2.37" style:family="table-row">
      <style:table-row-properties style:row-height="1.334cm" fo:keep-together="always"/>
    </style:style>
    <style:style style:name="表格2.38" style:family="table-row">
      <style:table-row-properties style:row-height="0.501cm" fo:keep-together="always"/>
    </style:style>
    <style:style style:name="表格2.39" style:family="table-row">
      <style:table-row-properties style:row-height="1.012cm" fo:keep-together="always"/>
    </style:style>
    <style:style style:name="表格2.40" style:family="table-row">
      <style:table-row-properties style:row-height="0.572cm" fo:keep-together="always"/>
    </style:style>
    <style:style style:name="表格2.41" style:family="table-row">
      <style:table-row-properties style:row-height="0.885cm" fo:keep-together="always"/>
    </style:style>
    <style:style style:name="表格2.42" style:family="table-row">
      <style:table-row-properties style:row-height="0.506cm" fo:keep-together="always"/>
    </style:style>
    <style:style style:name="表格2.43" style:family="table-row">
      <style:table-row-properties style:row-height="0.848cm" fo:keep-together="always"/>
    </style:style>
    <style:style style:name="表格2.45" style:family="table-row">
      <style:table-row-properties style:row-height="0.487cm" fo:keep-together="always"/>
    </style:style>
    <style:style style:name="表格2.46" style:family="table-row">
      <style:table-row-properties style:row-height="0.466cm" fo:keep-together="always"/>
    </style:style>
    <style:style style:name="表格2.47" style:family="table-row">
      <style:table-row-properties style:row-height="0.508cm" fo:keep-together="always"/>
    </style:style>
    <style:style style:name="表格2.48" style:family="table-row">
      <style:table-row-properties style:row-height="0.988cm" fo:keep-together="always"/>
    </style:style>
    <style:style style:name="表格2.49" style:family="table-row">
      <style:table-row-properties style:row-height="1.005cm" fo:keep-together="always"/>
    </style:style>
    <style:style style:name="表格2.50" style:family="table-row">
      <style:table-row-properties style:row-height="0.995cm" fo:keep-together="always"/>
    </style:style>
    <style:style style:name="表格2.52" style:family="table-row">
      <style:table-row-properties style:row-height="0.984cm" fo:keep-together="always"/>
    </style:style>
    <style:style style:name="表格2.53" style:family="table-row">
      <style:table-row-properties style:row-height="1.244cm" fo:keep-together="always"/>
    </style:style>
    <style:style style:name="表格2.55" style:family="table-row">
      <style:table-row-properties style:row-height="1.187cm" fo:keep-together="always"/>
    </style:style>
    <style:style style:name="表格2.56" style:family="table-row">
      <style:table-row-properties style:row-height="2.074cm" fo:keep-together="always"/>
    </style:style>
    <style:style style:name="表格2.57" style:family="table-row">
      <style:table-row-properties style:row-height="1.482cm" fo:keep-together="always"/>
    </style:style>
    <style:style style:name="表格2.58" style:family="table-row">
      <style:table-row-properties style:row-height="1.011cm" fo:keep-together="always"/>
    </style:style>
    <style:style style:name="表格2.59" style:family="table-row">
      <style:table-row-properties style:row-height="0.755cm" fo:keep-together="always"/>
    </style:style>
    <style:style style:name="表格2.61" style:family="table-row">
      <style:table-row-properties style:row-height="0.972cm" fo:keep-together="always"/>
    </style:style>
    <style:style style:name="表格2.62" style:family="table-row">
      <style:table-row-properties style:row-height="0.512cm" fo:keep-together="always"/>
    </style:style>
    <style:style style:name="P1" style:family="paragraph" style:parent-style-name="Standard" style:list-style-name="WW8Num8">
      <style:paragraph-properties fo:line-height="0.635cm"/>
      <style:text-properties fo:color="#000000" loext:opacity="100%" fo:font-size="14pt" fo:font-weight="bold" style:font-size-asian="14pt" style:font-weight-asian="bold" style:font-size-complex="14pt"/>
    </style:style>
    <style:style style:name="P2" style:family="paragraph" style:parent-style-name="Standard">
      <style:paragraph-properties fo:line-height="0.423cm"/>
      <style:text-properties fo:color="#000000" loext:opacity="100%" style:font-name="新細明體1" fo:font-size="8pt" fo:font-weight="bold" style:font-name-asian="Times New Roman" style:font-size-asian="8pt" style:font-weight-asian="bold" style:font-name-complex="新細明體1" style:font-size-complex="8pt"/>
    </style:style>
    <style:style style:name="P3" style:family="paragraph" style:parent-style-name="Standard">
      <style:text-properties style:font-name="新細明體1" fo:font-weight="bold" style:font-weight-asian="bold" style:font-name-complex="新細明體1" style:font-size-complex="11pt"/>
    </style:style>
    <style:style style:name="P4" style:family="paragraph" style:parent-style-name="Standard">
      <style:paragraph-properties style:snap-to-layout-grid="false"/>
      <style:text-properties style:font-name="新細明體1" style:text-underline-style="solid" style:text-underline-width="auto" style:text-underline-color="font-color" fo:font-weight="bold" style:font-weight-asian="bold" style:font-name-complex="新細明體1" style:font-size-complex="11pt"/>
    </style:style>
    <style:style style:name="P5" style:family="paragraph" style:parent-style-name="Standard">
      <style:paragraph-properties fo:text-align="center" style:justify-single-word="false"/>
      <style:text-properties style:font-name="新細明體1" fo:font-size="10pt" fo:font-weight="bold" style:font-size-asian="10pt" style:font-weight-asian="bold" style:font-name-complex="新細明體1" style:font-size-complex="10pt"/>
    </style:style>
    <style:style style:name="P6" style:family="paragraph" style:parent-style-name="Standard">
      <style:text-properties style:font-name="新細明體1" fo:font-size="10pt" style:text-underline-style="solid" style:text-underline-width="auto" style:text-underline-color="font-color" fo:font-weight="bold" style:font-size-asian="10pt" style:font-weight-asian="bold" style:font-name-complex="新細明體1" style:font-size-complex="10pt"/>
    </style:style>
    <style:style style:name="P7" style:family="paragraph" style:parent-style-name="Standard">
      <style:paragraph-properties fo:text-align="center" style:justify-single-word="false"/>
    </style:style>
    <style:style style:name="P8" style:family="paragraph" style:parent-style-name="Standard">
      <style:paragraph-properties fo:text-align="center" style:justify-single-word="false" style:snap-to-layout-grid="false"/>
      <style:text-properties style:font-name="新細明體1" fo:font-size="10pt" fo:font-weight="bold" style:font-size-asian="10pt" style:font-weight-asian="bold" style:font-name-complex="新細明體1" style:font-size-complex="10pt"/>
    </style:style>
    <style:style style:name="P9" style:family="paragraph" style:parent-style-name="Standard">
      <style:paragraph-properties fo:margin-left="0.889cm" fo:margin-right="0cm"/>
      <style:text-properties style:font-name="新細明體1" style:text-underline-style="solid" style:text-underline-width="auto" style:text-underline-color="font-color" fo:font-weight="bold" style:font-weight-asian="bold" style:font-name-complex="新細明體1"/>
    </style:style>
    <style:style style:name="P10" style:family="paragraph" style:parent-style-name="Standard" style:list-style-name="WW8Num8">
      <style:paragraph-properties fo:line-height="0.635cm"/>
    </style:style>
    <style:style style:name="P11" style:family="paragraph" style:parent-style-name="Standard">
      <style:paragraph-properties fo:line-height="0.423cm"/>
      <style:text-properties fo:color="#000000" loext:opacity="100%" fo:font-size="14pt" fo:font-weight="bold" style:font-size-asian="14pt" style:font-weight-asian="bold" style:font-size-complex="14pt"/>
    </style:style>
    <style:style style:name="P12" style:family="paragraph" style:parent-style-name="Standard">
      <style:paragraph-properties fo:line-height="0.423cm" fo:text-align="center" style:justify-single-word="false"/>
      <style:text-properties fo:color="#000000" loext:opacity="100%" fo:font-size="10pt" fo:font-weight="bold" style:font-size-asian="10pt" style:font-weight-asian="bold" style:font-size-complex="10pt"/>
    </style:style>
    <style:style style:name="P13" style:family="paragraph" style:parent-style-name="Standard">
      <style:paragraph-properties fo:line-height="0.423cm" fo:text-align="center" style:justify-single-word="false"/>
    </style:style>
    <style:style style:name="P14" style:family="paragraph" style:parent-style-name="Standard">
      <style:paragraph-properties style:line-height-at-least="0cm" fo:text-align="center" style:justify-single-word="false" style:snap-to-layout-grid="false"/>
      <style:text-properties fo:color="#000000" loext:opacity="100%" fo:font-size="10pt" fo:font-weight="bold" style:font-size-asian="10pt" style:font-weight-asian="bold" style:font-size-complex="10pt"/>
    </style:style>
    <style:style style:name="P15" style:family="paragraph" style:parent-style-name="Standard">
      <style:paragraph-properties style:line-height-at-least="0cm" fo:text-align="center" style:justify-single-word="false"/>
      <style:text-properties fo:color="#000000" loext:opacity="100%" fo:font-size="10pt" style:font-size-asian="10pt" style:font-size-complex="10pt"/>
    </style:style>
    <style:style style:name="P16" style:family="paragraph" style:parent-style-name="Standard">
      <style:paragraph-properties style:line-height-at-least="0cm"/>
    </style:style>
    <style:style style:name="P17" style:family="paragraph" style:parent-style-name="Standard">
      <style:paragraph-properties style:line-height-at-least="0cm" style:snap-to-layout-grid="false"/>
      <style:text-properties fo:color="#000000" loext:opacity="100%" fo:font-size="10pt" style:font-size-asian="10pt" style:font-size-complex="10pt"/>
    </style:style>
    <style:style style:name="P18" style:family="paragraph" style:parent-style-name="Standard">
      <style:paragraph-properties style:line-height-at-least="0cm" style:snap-to-layout-grid="false"/>
      <style:text-properties fo:color="#000000" loext:opacity="100%" fo:font-size="8pt" style:font-size-asian="8pt" style:font-size-complex="8pt"/>
    </style:style>
    <style:style style:name="P19" style:family="paragraph" style:parent-style-name="Standard">
      <style:paragraph-properties fo:margin-left="0.706cm" fo:margin-right="0cm" style:line-height-at-least="0cm" fo:text-indent="-0.706cm" style:auto-text-indent="false"/>
    </style:style>
    <style:style style:name="P20" style:family="paragraph" style:parent-style-name="Standard">
      <style:paragraph-properties style:line-height-at-least="0cm"/>
      <style:text-properties fo:color="#000000" loext:opacity="100%" fo:font-size="10pt" style:font-size-asian="10pt" style:font-size-complex="10pt"/>
    </style:style>
    <style:style style:name="P21" style:family="paragraph" style:parent-style-name="Standard" style:list-style-name="WW8Num2">
      <style:paragraph-properties style:line-height-at-least="0cm"/>
    </style:style>
    <style:style style:name="P22" style:family="paragraph" style:parent-style-name="Standard" style:list-style-name="WW8Num2">
      <style:paragraph-properties style:line-height-at-least="0cm"/>
      <style:text-properties fo:color="#000000" loext:opacity="100%" fo:font-size="10pt" style:font-size-asian="10pt" style:font-size-complex="10pt"/>
    </style:style>
    <style:style style:name="P23" style:family="paragraph" style:parent-style-name="Standard">
      <style:paragraph-properties fo:margin-left="0.226cm" fo:margin-right="0cm" style:line-height-at-least="0cm" fo:text-indent="-0.226cm" style:auto-text-indent="false" style:snap-to-layout-grid="false"/>
      <style:text-properties fo:color="#000000" loext:opacity="100%" fo:font-size="8pt" style:font-size-asian="8pt" style:font-size-complex="8pt"/>
    </style:style>
    <style:style style:name="P24" style:family="paragraph" style:parent-style-name="Standard" style:list-style-name="WW8Num9">
      <style:paragraph-properties style:line-height-at-least="0cm"/>
      <style:text-properties fo:color="#000000" loext:opacity="100%" fo:font-size="10pt" style:font-size-asian="10pt" style:font-size-complex="10pt"/>
    </style:style>
    <style:style style:name="P25" style:family="paragraph" style:parent-style-name="Standard" style:list-style-name="WW8Num9">
      <style:paragraph-properties style:line-height-at-least="0cm"/>
    </style:style>
    <style:style style:name="P26" style:family="paragraph" style:parent-style-name="Standard" style:list-style-name="WW8Num11">
      <style:paragraph-properties style:line-height-at-least="0cm"/>
    </style:style>
    <style:style style:name="P27" style:family="paragraph" style:parent-style-name="Standard">
      <style:paragraph-properties fo:margin-left="0.635cm" fo:margin-right="0cm" style:line-height-at-least="0cm"/>
    </style:style>
    <style:style style:name="P28" style:family="paragraph" style:parent-style-name="Standard">
      <style:paragraph-properties fo:margin-left="0.635cm" fo:margin-right="0cm" style:line-height-at-least="0cm" fo:text-indent="0.423cm" style:auto-text-indent="false"/>
      <style:text-properties style:font-name="新細明體1" fo:font-size="10pt" style:font-size-asian="10pt" style:font-name-complex="新細明體1" style:font-size-complex="10pt"/>
    </style:style>
    <style:style style:name="P29" style:family="paragraph" style:parent-style-name="Standard">
      <style:paragraph-properties style:line-height-at-least="0cm" style:snap-to-layout-grid="false"/>
      <style:text-properties fo:color="#000000" loext:opacity="100%" style:font-name="新細明體1" fo:font-size="8pt" style:font-size-asian="8pt" style:font-name-complex="新細明體1" style:font-size-complex="8pt"/>
    </style:style>
    <style:style style:name="P30" style:family="paragraph" style:parent-style-name="Standard">
      <style:paragraph-properties fo:margin-left="1.055cm" fo:margin-right="0cm" style:line-height-at-least="0cm" fo:text-indent="-0.423cm" style:auto-text-indent="false"/>
    </style:style>
    <style:style style:name="P31" style:family="paragraph" style:parent-style-name="Standard" style:list-style-name="WW8Num11">
      <style:paragraph-properties style:line-height-at-least="0cm"/>
      <style:text-properties fo:color="#000000" loext:opacity="100%" fo:font-size="10pt" style:font-size-asian="10pt" style:font-size-complex="10pt"/>
    </style:style>
    <style:style style:name="P32" style:family="paragraph" style:parent-style-name="Standard">
      <style:paragraph-properties style:line-height-at-least="0cm"/>
      <style:text-properties fo:font-size="10pt" style:font-size-asian="10pt" style:font-size-complex="10pt"/>
    </style:style>
    <style:style style:name="P33" style:family="paragraph" style:parent-style-name="Standard" style:list-style-name="WW8Num6">
      <style:paragraph-properties style:line-height-at-least="0cm"/>
      <style:text-properties fo:font-size="10pt" style:font-size-asian="10pt" style:font-size-complex="10pt"/>
    </style:style>
    <style:style style:name="P34" style:family="paragraph" style:parent-style-name="Standard" style:list-style-name="WW8Num6">
      <style:paragraph-properties style:line-height-at-least="0cm"/>
    </style:style>
    <style:style style:name="P35" style:family="paragraph" style:parent-style-name="Standard">
      <style:paragraph-properties fo:margin-left="0.307cm" fo:margin-right="0cm" style:line-height-at-least="0cm" fo:text-indent="-0.307cm" style:auto-text-indent="false"/>
    </style:style>
    <style:style style:name="P36" style:family="paragraph" style:parent-style-name="Standard">
      <style:paragraph-properties style:line-height-at-least="0cm" style:snap-to-layout-grid="false"/>
      <style:text-properties fo:font-size="8pt" style:font-size-asian="8pt" style:font-size-complex="8pt"/>
    </style:style>
    <style:style style:name="P37" style:family="paragraph" style:parent-style-name="Standard">
      <style:paragraph-properties fo:margin-left="0.074cm" fo:margin-right="0cm" style:line-height-at-least="0cm" fo:text-indent="-0.074cm" style:auto-text-indent="false"/>
    </style:style>
    <style:style style:name="P38" style:family="paragraph" style:parent-style-name="Standard">
      <style:paragraph-properties style:line-height-at-least="0cm" style:snap-to-layout-grid="false"/>
      <style:text-properties fo:color="#ff0000" loext:opacity="100%" fo:font-size="8pt" style:font-size-asian="8pt" style:font-size-complex="8pt"/>
    </style:style>
    <style:style style:name="P39" style:family="paragraph" style:parent-style-name="Standard">
      <style:paragraph-properties fo:line-height="0.423cm"/>
      <style:text-properties fo:color="#000000" loext:opacity="100%" fo:font-size="8pt" style:font-size-asian="8pt" style:font-size-complex="8pt"/>
    </style:style>
    <style:style style:name="P40" style:family="paragraph" style:parent-style-name="Standard">
      <style:paragraph-properties fo:line-height="0.635cm" fo:break-before="page"/>
    </style:style>
    <style:style style:name="P41" style:family="paragraph" style:parent-style-name="Standard">
      <style:paragraph-properties fo:margin-left="0.776cm" fo:margin-right="0cm" style:line-height-at-least="0cm" fo:text-indent="-0.776cm" style:auto-text-indent="false"/>
    </style:style>
    <style:style style:name="P42" style:family="paragraph" style:parent-style-name="Standard">
      <style:paragraph-properties fo:margin-left="1.164cm" fo:margin-right="0cm" fo:line-height="0.423cm" fo:text-indent="-1.164cm" style:auto-text-indent="false"/>
    </style:style>
    <style:style style:name="P43" style:family="paragraph" style:parent-style-name="Standard">
      <style:text-properties style:font-name="新細明體1" fo:font-size="10pt" style:font-size-asian="10pt" style:font-name-complex="新細明體1" style:font-size-complex="10pt"/>
    </style:style>
    <style:style style:name="T1" style:family="text">
      <style:text-properties fo:color="#000000" loext:opacity="100%" fo:font-size="14pt" fo:font-weight="bold" style:font-size-asian="14pt" style:font-weight-asian="bold" style:font-size-complex="14pt"/>
    </style:style>
    <style:style style:name="T2" style:family="text">
      <style:text-properties style:font-name="新細明體1" fo:font-size="10pt" fo:font-weight="bold" style:font-size-asian="10pt" style:font-weight-asian="bold" style:font-name-complex="新細明體1" style:font-size-complex="10pt"/>
    </style:style>
    <style:style style:name="T3" style:family="text">
      <style:text-properties style:font-name="標楷體" fo:font-size="10pt" fo:font-weight="bold" style:font-name-asian="標楷體" style:font-size-asian="10pt" style:font-weight-asian="bold" style:font-name-complex="標楷體" style:font-size-complex="10pt"/>
    </style:style>
    <style:style style:name="T4" style:family="text">
      <style:text-properties style:font-name="新細明體1" fo:font-size="10pt" style:text-underline-style="solid" style:text-underline-width="auto" style:text-underline-color="font-color" fo:font-weight="bold" style:font-size-asian="10pt" style:font-weight-asian="bold" style:font-name-complex="新細明體1" style:font-size-complex="10pt"/>
    </style:style>
    <style:style style:name="T5" style:family="text">
      <style:text-properties style:font-name="新細明體1" fo:font-size="10pt" style:font-size-asian="10pt" style:font-name-complex="新細明體1" style:font-size-complex="10pt"/>
    </style:style>
    <style:style style:name="T6" style:family="text">
      <style:text-properties fo:color="#000000" loext:opacity="100%" fo:font-size="10pt" fo:font-weight="bold" style:font-size-asian="10pt" style:font-weight-asian="bold" style:font-size-complex="10pt"/>
    </style:style>
    <style:style style:name="T7" style:family="text">
      <style:text-properties fo:color="#000000" loext:opacity="100%" fo:font-size="10pt" style:font-size-asian="10pt" style:font-size-complex="10pt"/>
    </style:style>
    <style:style style:name="T8" style:family="text">
      <style:text-properties fo:color="#000000" loext:opacity="100%" style:font-name="新細明體1" fo:font-size="10pt" style:font-size-asian="10pt" style:font-name-complex="新細明體1" style:font-size-complex="10pt"/>
    </style:style>
    <style:style style:name="T9" style:family="text">
      <style:text-properties fo:font-size="10pt" style:font-size-asian="10pt" style:font-size-complex="10pt"/>
    </style:style>
    <style:style style:name="T10" style:family="text">
      <style:text-properties fo:font-size="8pt" style:font-size-asian="8pt" style:font-size-complex="8pt"/>
    </style:style>
    <style:style style:name="T11" style:family="text">
      <style:text-properties style:font-name="新細明體1" fo:font-size="8pt" style:font-size-asian="8pt" style:font-name-complex="新細明體1" style:font-size-complex="8pt"/>
    </style:style>
    <style:style style:name="T12" style:family="text">
      <style:text-properties fo:font-size="10pt" fo:background-color="#d8d8d8" loext:char-shading-value="0" style:font-size-asian="10pt" style:font-size-complex="10pt"/>
    </style:style>
    <style:style style:name="T13" style:family="text">
      <style:text-properties fo:font-size="10pt" style:font-name-asian="Times New Roman" style:font-size-asian="10pt" style:font-size-complex="10pt"/>
    </style:style>
    <style:style style:name="T14" style:family="text">
      <style:text-properties fo:font-size="6pt" style:font-size-asian="6pt" style:font-size-complex="6pt"/>
    </style:style>
    <style:style style:name="T15" style:family="text">
      <style:text-properties style:font-name="新細明體1" fo:font-size="6pt" style:font-size-asian="6pt" style:font-name-complex="新細明體1" style:font-size-complex="6pt"/>
    </style:style>
    <style:style style:name="T16" style:family="text">
      <style:text-properties fo:color="#000000" loext:opacity="100%" fo:font-size="11pt" style:font-size-asian="11pt" style:font-size-complex="11pt"/>
    </style:style>
    <style:style style:name="T17" style:family="text">
      <style:text-properties fo:color="#000000" loext:opacity="100%" style:font-name="新細明體1" fo:font-size="11pt" style:font-size-asian="11pt" style:font-name-complex="新細明體1" style:font-size-complex="11pt"/>
    </style:style>
    <style:style style:name="T18" style:family="text">
      <style:text-properties fo:color="#000000" loext:opacity="100%" style:font-name="新細明體1" fo:font-size="11pt" style:text-underline-style="solid" style:text-underline-width="auto" style:text-underline-color="font-color" style:font-size-asian="11pt" style:font-name-complex="新細明體1" style:font-size-complex="11pt"/>
    </style:style>
    <style:style style:name="T19" style:family="text">
      <style:text-properties fo:color="#000000" loext:opacity="100%" style:font-name="標楷體" fo:font-size="11pt" style:font-name-asian="標楷體" style:font-size-asian="11pt" style:font-name-complex="標楷體" style:font-size-complex="11pt"/>
    </style:style>
    <style:style style:name="T20" style:family="text">
      <style:text-properties fo:color="#000000" loext:opacity="100%" style:font-name="新細明體1" fo:font-size="18pt" style:text-underline-style="solid" style:text-underline-width="auto" style:text-underline-color="font-color" style:font-size-asian="18pt" style:font-name-complex="新細明體1" style:font-size-complex="18pt"/>
    </style:style>
    <style:style style:name="T21" style:family="text">
      <style:text-properties style:font-name="新細明體1" fo:font-size="11pt" style:font-size-asian="11pt" style:font-name-complex="新細明體1" style:font-size-complex="11pt"/>
    </style:style>
    <style:style style:name="T22" style:family="text">
      <style:text-properties style:font-name="新細明體1" fo:font-size="11pt" style:text-underline-style="solid" style:text-underline-width="auto" style:text-underline-color="font-color" style:font-size-asian="11pt" style:font-name-complex="新細明體1" style:font-size-complex="11pt"/>
    </style:style>
    <style:style style:name="fr1" style:family="graphic" style:parent-style-name="Frame">
      <style:graphic-properties fo:margin-left="0.319cm" fo:margin-right="0.319cm" fo:margin-top="0cm" fo:margin-bottom="0cm" style:run-through="background" style:wrap="run-through" style:number-wrapped-paragraphs="no-limit" style:vertical-pos="from-top" style:vertical-rel="paragraph" style:horizontal-pos="from-left" style:horizontal-rel="paragraph" fo:background-color="#ffffff" draw:fill="solid" draw:fill-color="#ffffff" fo:padding-left="0.254cm" fo:padding-right="0.254cm" fo:padding-top="0.127cm" fo:padding-bottom="0.127cm" fo:border="0.74pt solid #ffffff"/>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list text:style-name="WW8Num8">
        <text:list-item>
          <text:p text:style-name="P1" loext:marker-style-name="T1">基本資料<text:span text:style-name="T1"/></text:p>
        </text:list-item>
      </text:list>
      <text:p text:style-name="P2"><text:s text:c="56"/></text:p>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table:number-rows-spanned="2" office:value-type="string">
            <text:p text:style-name="P3">案名</text:p>
          </table:table-cell>
          <table:table-cell table:style-name="表格1.A1" table:number-rows-spanned="2" office:value-type="string">
            <text:p text:style-name="P4"/>
          </table:table-cell>
          <table:table-cell table:style-name="表格1.A1" table:number-columns-spanned="2" office:value-type="string">
            <text:p text:style-name="Standard"><text:span text:style-name="T2">申請日期</text:span><text:span text:style-name="T3">：</text:span><text:span text:style-name="T4"> <text:s text:c="4"/>年 <text:s text:c="4"/>月 <text:s text:c="3"/>日</text:span></text:p>
          </table:table-cell>
          <table:covered-table-cell/>
        </table:table-row>
        <table:table-row table:style-name="表格1.1">
          <table:covered-table-cell table:style-name="表格1.A1"/>
          <table:covered-table-cell table:style-name="表格1.A1"/>
          <table:table-cell table:style-name="表格1.A1" table:number-rows-spanned="2" office:value-type="string">
            <text:p text:style-name="P5">本次</text:p>
            <text:p text:style-name="P5">申請</text:p>
          </table:table-cell>
          <table:table-cell table:style-name="表格1.A1" office:value-type="string">
            <text:p text:style-name="Standard"><text:span text:style-name="T5">□</text:span><text:span text:style-name="T2">新案(涉及開審□是 <text:s/>□否) <text:s text:c="2"/></text:span></text:p>
          </table:table-cell>
        </table:table-row>
        <table:table-row table:style-name="表格1.3">
          <table:table-cell table:style-name="表格1.A1" office:value-type="string">
            <text:p text:style-name="P3">地號</text:p>
          </table:table-cell>
          <table:table-cell table:style-name="表格1.A1" office:value-type="string">
            <text:p text:style-name="P4"/>
          </table:table-cell>
          <table:covered-table-cell table:style-name="表格1.A1"/>
          <table:table-cell table:style-name="表格1.A1" office:value-type="string">
            <text:p text:style-name="Standard"><text:span text:style-name="T5">□</text:span><text:span text:style-name="T2">變更(涉及開審□是 <text:s/>□否)</text:span></text:p>
            <text:p text:style-name="Standard"><text:span text:style-name="T2"><text:s text:c="2"/>（</text:span><text:span text:style-name="T4">第 <text:s text:c="4"/>次</text:span><text:span text:style-name="T2">）</text:span></text:p>
          </table:table-cell>
        </table:table-row>
        <table:table-row table:style-name="表格1.4">
          <table:table-cell table:style-name="表格1.A1" table:number-rows-spanned="2" office:value-type="string">
            <text:p text:style-name="P3">申請人</text:p>
          </table:table-cell>
          <table:table-cell table:style-name="表格1.A1" table:number-rows-spanned="2" office:value-type="string">
            <text:p text:style-name="P4"/>
          </table:table-cell>
          <table:table-cell table:style-name="表格1.A1" office:value-type="string">
            <text:p text:style-name="P5">本次補正</text:p>
          </table:table-cell>
          <table:table-cell table:style-name="表格1.A1" office:value-type="string">
            <text:p text:style-name="P6">第 <text:s text:c="4"/>次<text:span text:style-name="T2"/></text:p>
          </table:table-cell>
        </table:table-row>
        <table:table-row table:style-name="表格1.5">
          <table:covered-table-cell table:style-name="表格1.A1"/>
          <table:covered-table-cell table:style-name="表格1.A1"/>
          <table:table-cell table:style-name="表格1.A1" table:number-rows-spanned="2" office:value-type="string">
            <text:p text:style-name="P5">建築師</text:p>
            <text:p text:style-name="P7"><text:span text:style-name="T2">簽名及</text:span></text:p>
            <text:p text:style-name="P7"><text:span text:style-name="T2">蓋章</text:span></text:p>
          </table:table-cell>
          <table:table-cell table:style-name="表格1.A1" table:number-rows-spanned="2" office:value-type="string">
            <text:p text:style-name="P8"/>
          </table:table-cell>
        </table:table-row>
        <table:table-row table:style-name="表格1.6">
          <table:table-cell table:style-name="表格1.A1" office:value-type="string">
            <text:p text:style-name="P3">設計單位</text:p>
          </table:table-cell>
          <table:table-cell table:style-name="表格1.A1" office:value-type="string">
            <text:p text:style-name="P4"/>
          </table:table-cell>
          <table:covered-table-cell table:style-name="表格1.A1"/>
          <table:covered-table-cell table:style-name="表格1.A1"/>
        </table:table-row>
      </table:table>
      <text:p text:style-name="P9"/>
      <text:list text:continue-numbering="true" text:style-name="WW8Num8">
        <text:list-item>
          <text:p text:style-name="P10" loext:marker-style-name="T1"><text:span text:style-name="T1">書件查核</text:span></text:p>
        </text:list-item>
      </text:list>
      <text:p text:style-name="P11"/>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row table:style-name="表格2.1">
          <table:table-cell table:style-name="表格2.A1" table:number-columns-spanned="2" office:value-type="string">
            <text:p text:style-name="P12">申請單位</text:p>
            <text:p text:style-name="P12">自行檢核</text:p>
            <text:p text:style-name="P12">是否檢附</text:p>
          </table:table-cell>
          <table:covered-table-cell/>
          <table:table-cell table:style-name="表格2.C1" table:number-columns-spanned="2" office:value-type="string">
            <text:p text:style-name="P12">報告書基本書件</text:p>
          </table:table-cell>
          <table:covered-table-cell/>
          <table:table-cell table:style-name="表格2.C1" office:value-type="string">
            <text:p text:style-name="P13"><text:span text:style-name="T6">縣府業務單位審核資料是否</text:span></text:p>
            <text:p text:style-name="P12">符合<text:span text:style-name="T6"/></text:p>
          </table:table-cell>
          <table:table-cell table:style-name="表格2.C1" office:value-type="string">
            <text:p text:style-name="P12">文件缺漏或<text:span text:style-name="T6"/></text:p>
            <text:p text:style-name="P12">須補正說明<text:span text:style-name="T6"/></text:p>
          </table:table-cell>
        </table:table-row>
        <table:table-row table:style-name="表格2.2">
          <table:table-cell table:style-name="表格2.A1" office:value-type="string">
            <text:p text:style-name="P14"/>
          </table:table-cell>
          <table:table-cell table:style-name="表格2.C1" table:number-rows-spanned="6" office:value-type="string">
            <text:p text:style-name="P15">總表</text:p>
          </table:table-cell>
          <table:table-cell table:style-name="表格2.A1" table:number-columns-spanned="2" office:value-type="string">
            <text:p text:style-name="P16"><text:span text:style-name="T7">一</text:span><text:span text:style-name="T8">、</text:span><text:span text:style-name="T7">目錄（含頁碼）</text:span></text:p>
          </table:table-cell>
          <table:covered-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3">
          <table:table-cell table:style-name="表格2.A1" office:value-type="string">
            <text:p text:style-name="P17"/>
          </table:table-cell>
          <table:covered-table-cell table:style-name="表格2.C1"/>
          <table:table-cell table:style-name="表格2.A1" table:number-columns-spanned="2" office:value-type="string">
            <text:p text:style-name="P16"><text:span text:style-name="T7">二</text:span><text:span text:style-name="T8">、</text:span><text:span text:style-name="T7">建築計畫資料表（請自行檢核</text:span><text:span text:style-name="T8">，設計</text:span><text:span text:style-name="T7">建築師應簽名及蓋章）</text:span></text:p>
          </table:table-cell>
          <table:covered-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4">
          <table:table-cell table:style-name="表格2.A1" office:value-type="string">
            <text:p text:style-name="P17"/>
          </table:table-cell>
          <table:covered-table-cell table:style-name="表格2.C1"/>
          <table:table-cell table:style-name="表格2.A1" table:number-columns-spanned="2" office:value-type="string">
            <text:p text:style-name="P16"><text:span text:style-name="T7">三、都市設計管制查核表（請自行檢核，設計建築師應簽名及蓋章）</text:span></text:p>
          </table:table-cell>
          <table:covered-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3">
          <table:table-cell table:style-name="表格2.A1" office:value-type="string">
            <text:p text:style-name="P17"/>
          </table:table-cell>
          <table:covered-table-cell table:style-name="表格2.C1"/>
          <table:table-cell table:style-name="表格2.A1" table:number-columns-spanned="2" office:value-type="string">
            <text:p text:style-name="P16"><text:span text:style-name="T7">四</text:span><text:span text:style-name="T8">、</text:span><text:span text:style-name="T7">申請書（申請人簽章</text:span><text:span text:style-name="T8">，</text:span><text:span text:style-name="T7">設計建築師簽名及蓋章）</text:span></text:p>
          </table:table-cell>
          <table:covered-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3">
          <table:table-cell table:style-name="表格2.A1" office:value-type="string">
            <text:p text:style-name="P17"/>
          </table:table-cell>
          <table:covered-table-cell table:style-name="表格2.C1"/>
          <table:table-cell table:style-name="表格2.A1" table:number-columns-spanned="2" office:value-type="string">
            <text:p text:style-name="P16"><text:span text:style-name="T7">五</text:span><text:span text:style-name="T8">、</text:span><text:span text:style-name="T7">委託書（申請人簽章</text:span><text:span text:style-name="T8">，</text:span><text:span text:style-name="T7">設計建築師簽名及蓋章）</text:span></text:p>
          </table:table-cell>
          <table:covered-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7">
          <table:table-cell table:style-name="表格2.A1" office:value-type="string">
            <text:p text:style-name="P17"/>
          </table:table-cell>
          <table:covered-table-cell table:style-name="表格2.C1"/>
          <table:table-cell table:style-name="表格2.A1" table:number-columns-spanned="2" office:value-type="string">
            <text:p text:style-name="P19"><text:span text:style-name="T7">六</text:span><text:span text:style-name="T8">、</text:span><text:span text:style-name="T7">倘免辦理環境影響評估程序者，請檢附環境影響評估檢核切結書。（設計建築師簽名及蓋章）</text:span></text:p>
          </table:table-cell>
          <table:covered-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3">
          <table:table-cell table:style-name="表格2.A1" office:value-type="string">
            <text:p text:style-name="P17"/>
          </table:table-cell>
          <table:table-cell table:style-name="表格2.A1" table:number-rows-spanned="12" office:value-type="string">
            <text:p text:style-name="P20">一</text:p>
          </table:table-cell>
          <table:table-cell table:style-name="表格2.A1" table:number-rows-spanned="12" office:value-type="string">
            <text:p text:style-name="P20">基地</text:p>
            <text:p text:style-name="P20">說明</text:p>
          </table:table-cell>
          <table:table-cell table:style-name="表格2.A1" office:value-type="string">
            <text:list text:style-name="WW8Num2">
              <text:list-item>
                <text:p text:style-name="P21" loext:marker-style-name="T7"><text:span text:style-name="T7">基地位置(以都市計畫圖為底圖</text:span><text:span text:style-name="T8">，</text:span><text:span text:style-name="T7">標示基地所在位置)</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3">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2">
              <text:list-item>
                <text:p text:style-name="P21" loext:marker-style-name="T7"><text:span text:style-name="T7">地籍圖套繪(以地籍圖為底圖</text:span><text:span text:style-name="T8">，</text:span><text:span text:style-name="T7">標示基地內建物所在位置)</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10">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2">
              <text:list-item>
                <text:p text:style-name="P21" loext:marker-style-name="T7"><text:span text:style-name="T7">基地現況及鄰地套繪(以街廓及街廓周圍30公尺現況測量成果套繪</text:span><text:span text:style-name="T8">，</text:span><text:span text:style-name="T7">並標示高程)</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11">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2">
              <text:list-item>
                <text:p text:style-name="P21" loext:marker-style-name="T7"><text:span text:style-name="T7">基地附近環境說明（以通用電子地圖為底圖</text:span><text:span text:style-name="T8">，</text:span><text:span text:style-name="T7">以800公尺為半徑所涵蓋範圍，</text:span><text:span text:style-name="T8">檢附基地內及周邊使用現況</text:span><text:span text:style-name="T7">照片</text:span><text:span text:style-name="T8">，並標明拍攝視角及標示道路名稱</text:span><text:span text:style-name="T7">）</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12">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2">
              <text:list-item>
                <text:p text:style-name="P22" loext:marker-style-name="T7">地籍圖謄本</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13">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2">
              <text:list-item>
                <text:p text:style-name="P22" loext:marker-style-name="T7">土地登記謄本</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14">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2">
              <text:list-item>
                <text:p text:style-name="P22" loext:marker-style-name="T7">土地所有權人同意書</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15">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2">
              <text:list-item>
                <text:p text:style-name="P22" loext:marker-style-name="T7">土地使用分區證明</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16">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2">
              <text:list-item>
                <text:p text:style-name="P21" loext:marker-style-name="T7"><text:span text:style-name="T7">建築線指示圖(若為免指定建築線範圍</text:span><text:span text:style-name="T8">，</text:span><text:span text:style-name="T7">請檢附公告文及公告圖說)</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23"/>
          </table:table-cell>
        </table:table-row>
        <table:table-row table:style-name="表格2.17">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2">
              <text:list-item>
                <text:p text:style-name="P21" loext:marker-style-name="T7"><text:span text:style-name="T7">容積移轉說明</text:span><text:span text:style-name="T8">（含檢附申請容積移轉計畫書中表1~表6，容積移轉現勘紀錄之公文及表7、容積移轉友善措施）</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17">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2">
              <text:list-item>
                <text:p text:style-name="P21" loext:marker-style-name="T7"><text:span text:style-name="T7">危險及老舊建物重建獎勵說明</text:span><text:span text:style-name="T8">（含申請危老重建計畫之核定及獎勵值相關文件）</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19">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2">
              <text:list-item>
                <text:p text:style-name="P21" loext:marker-style-name="T7"><text:span text:style-name="T7">都市更新獎勵說明</text:span><text:span text:style-name="T8">（含申請都市更新事業計畫報核公文及獎勵值相關文件）</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3">
          <table:table-cell table:style-name="表格2.A1" office:value-type="string">
            <text:p text:style-name="P17"/>
          </table:table-cell>
          <table:table-cell table:style-name="表格2.A1" table:number-rows-spanned="19" office:value-type="string">
            <text:p text:style-name="P20">二</text:p>
          </table:table-cell>
          <table:table-cell table:style-name="表格2.A1" table:number-rows-spanned="19" office:value-type="string">
            <text:p text:style-name="P20">設計</text:p>
            <text:p text:style-name="P20">說明</text:p>
          </table:table-cell>
          <table:table-cell table:style-name="表格2.A1" office:value-type="string">
            <text:list text:style-name="WW8Num9">
              <text:list-item>
                <text:p text:style-name="P24" loext:marker-style-name="T7">開發內容及設計構想</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21">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9">
              <text:list-item>
                <text:p text:style-name="P25" loext:marker-style-name="T7"><text:span text:style-name="T7">全區整體配置計畫（含建築物退縮建築距離、道路名稱</text:span><text:span text:style-name="T8">、</text:span><text:span text:style-name="T7">道路寬度</text:span><text:span text:style-name="T8">、</text:span><text:span text:style-name="T7">周邊公共設施</text:span><text:span text:style-name="T8">、使用</text:span><text:span text:style-name="T7">空間名稱等</text:span><text:span text:style-name="T8">，</text:span><text:span text:style-name="T7">並標示地界線</text:span><text:span text:style-name="T8">、</text:span><text:span text:style-name="T7">建築線</text:span><text:span text:style-name="T8">、</text:span><text:span text:style-name="T7">退縮線</text:span><text:span text:style-name="T8">、</text:span><text:span text:style-name="T7">開挖線</text:span><text:span text:style-name="T8">、行穿線</text:span><text:span text:style-name="T7">等範圍</text:span><text:span text:style-name="T8">，</text:span><text:span text:style-name="T7">以及比例尺</text:span><text:span text:style-name="T8">、指北針</text:span><text:span text:style-name="T7">）</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22">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9">
              <text:list-item>
                <text:p text:style-name="P25" loext:marker-style-name="T7"><text:span text:style-name="T7">基地外部交通動線計畫（含基地聯外交通動線檢討</text:span><text:span text:style-name="T8">，並標示道路名稱、道路</text:span><text:span text:style-name="T7">可通往之地區</text:span><text:span text:style-name="T8">、</text:span><text:span text:style-name="T7">以及主</text:span><text:span text:style-name="T8">、</text:span><text:span text:style-name="T7">次動線系統）</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23">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9">
              <text:list-item>
                <text:p text:style-name="P25" loext:marker-style-name="T7"><text:span text:style-name="T7">基地內部交通動線計畫（含建物內外人行動線以及車行動線(含自行車</text:span><text:span text:style-name="T8">、</text:span><text:span text:style-name="T7">裝卸車</text:span><text:span text:style-name="T8">、</text:span><text:span text:style-name="T7">垃圾車)</text:span><text:span text:style-name="T8">，</text:span><text:span text:style-name="T7">並標示道路名稱</text:span><text:span text:style-name="T8">、</text:span><text:span text:style-name="T7">主次要入口</text:span><text:span text:style-name="T8">、</text:span><text:span text:style-name="T7">車道出入口</text:span><text:span text:style-name="T8">、平面層</text:span><text:span text:style-name="T7">停車空間等）</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24">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9">
              <text:list-item>
                <text:p text:style-name="P25" loext:marker-style-name="T7"><text:span text:style-name="T7">開放空間及鄰地介面處理計畫（含</text:span><text:span text:style-name="T8">開放空間之人行動線系統與鄰地連通關係、建物與鄰地介面處理方式</text:span><text:span text:style-name="T7">等）</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25">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9">
              <text:list-item>
                <text:p text:style-name="P25" loext:marker-style-name="T7"><text:span text:style-name="T7">沿街立面比較（含本案建築物與鄰地現況情形</text:span><text:span text:style-name="T8">（以現況實景彩色照片套繪為原則）進行</text:span><text:span text:style-name="T7">比較分析，並標示各層高度尺寸）</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26">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9">
              <text:list-item>
                <text:p text:style-name="P25" loext:marker-style-name="T7"><text:span text:style-name="T7">實景模擬（含現況實景套繪之透視圖</text:span><text:span text:style-name="T8">，</text:span><text:span text:style-name="T7">並檢附索引圖標示視角）</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27">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9">
              <text:list-item>
                <text:p text:style-name="P25" loext:marker-style-name="T7"><text:span text:style-name="T7">建築物立面細部設計及色彩計畫（含各向立面材質及細部設計說明</text:span><text:span text:style-name="T8">，並檢附索引圖標示視角、</text:span><text:span text:style-name="T7">材質之圖例及實例照片）</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28">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9">
              <text:list-item>
                <text:p text:style-name="P25" loext:marker-style-name="T7"><text:span text:style-name="T7">景觀植栽配置計畫（含植栽數量、樹冠寬度</text:span><text:span text:style-name="T8">、</text:span><text:span text:style-name="T7">樹高、米高徑、樹距</text:span><text:span text:style-name="T8">、</text:span><text:span text:style-name="T7">植栽簡介、覆土深度等內容</text:span><text:span text:style-name="T8">，另應說明本案既有</text:span><text:span text:style-name="T7">行道樹、鄰地處理、道路交角處大扇形坡道）</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23"/>
          </table:table-cell>
        </table:table-row>
        <table:table-row table:style-name="表格2.29">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9">
              <text:list-item>
                <text:p text:style-name="P25" loext:marker-style-name="T7"><text:span text:style-name="T7">景觀植栽移植計畫（含既有植栽名稱</text:span><text:span text:style-name="T8">、</text:span><text:span text:style-name="T7">編號</text:span><text:span text:style-name="T8">、位置、</text:span><text:span text:style-name="T7">數量、樹徑、樹高、照片、保留說明、既有植栽移植後位置等內容，並標示植栽移植前後之位置）</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30">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9">
              <text:list-item>
                <text:p text:style-name="P25" loext:marker-style-name="T7"><text:span text:style-name="T7">植栽澆灌系統（澆灌範圍應含全部景觀植栽</text:span><text:span text:style-name="T8">，</text:span><text:span text:style-name="T7">並說明澆灌系統類型</text:span><text:span text:style-name="T8">、</text:span><text:span text:style-name="T7">澆灌時間</text:span><text:span text:style-name="T8">、且</text:span><text:span text:style-name="T7">標示噴灌範圍）</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30">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9">
              <text:list-item>
                <text:p text:style-name="P25" loext:marker-style-name="T7"><text:span text:style-name="T7">基地內排水系統（含植栽排水</text:span><text:span text:style-name="T8">、</text:span><text:span text:style-name="T7">屋頂或露臺排水等</text:span><text:span text:style-name="T8">，</text:span><text:span text:style-name="T7">並標示高程及排水方向）</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32">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9">
              <text:list-item>
                <text:p text:style-name="P25" loext:marker-style-name="T7"><text:span text:style-name="T7">開放空間公共藝術品（含公共藝術品名稱、作者簡介</text:span><text:span text:style-name="T8">，</text:span><text:span text:style-name="T7">並標示公共藝術品</text:span><text:span text:style-name="T8">、</text:span><text:span text:style-name="T7">基座及解說牌等尺寸</text:span><text:span text:style-name="T8">、</text:span><text:span text:style-name="T7">材質及顏色</text:span><text:span text:style-name="T8">，</text:span><text:span text:style-name="T7">且檢附實例照片或模擬圖，以及解說牌之位置</text:span><text:span text:style-name="T8">及</text:span><text:span text:style-name="T7">內容說明）</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30">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9">
              <text:list-item>
                <text:p text:style-name="P25" loext:marker-style-name="T7"><text:span text:style-name="T7">景觀鋪面計畫（含各種鋪面名稱</text:span><text:span text:style-name="T8">、</text:span><text:span text:style-name="T7">材質</text:span><text:span text:style-name="T8">、</text:span><text:span text:style-name="T7">顏色</text:span><text:span text:style-name="T8">，並檢附</text:span><text:span text:style-name="T7">實例照片及圖例）</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30">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9">
              <text:list-item>
                <text:p text:style-name="P25" loext:marker-style-name="T7"><text:span text:style-name="T7">街道傢俱計畫（含各種街道傢俱尺寸</text:span><text:span text:style-name="T8">、</text:span><text:span text:style-name="T7">材質</text:span><text:span text:style-name="T8">、</text:span><text:span text:style-name="T7">顏色</text:span><text:span text:style-name="T8">，並檢附</text:span><text:span text:style-name="T7">實例照片及圖例）</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35">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9">
              <text:list-item>
                <text:p text:style-name="P25" loext:marker-style-name="T7"><text:span text:style-name="T7">建築物立面及景觀照明計畫（含</text:span><text:span text:style-name="T8">夜間景觀照明、平面及立面景觀</text:span><text:span text:style-name="T7">燈光位置圖、燈具種類及數量</text:span><text:span text:style-name="T8">、</text:span><text:span text:style-name="T7">夜間模擬圖，並標示立面夜間時段）</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30">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9">
              <text:list-item>
                <text:p text:style-name="P24" loext:marker-style-name="T7">基地高程計畫（應標明與面前道路高程之相對關係、路面與人行步道及鄰地需順平處理）</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37">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9">
              <text:list-item>
                <text:p text:style-name="P25" loext:marker-style-name="T7"><text:span text:style-name="T7">空</text:span><text:span text:style-name="T9">調系統（含平面位置圖</text:span><text:span text:style-name="T5">、</text:span><text:span text:style-name="T9">剖面圖</text:span><text:span text:style-name="T5">（設置雨遮之樓層請附局部剖面圖並標註尺寸）</text:span><text:span text:style-name="T9">、</text:span><text:span text:style-name="T7">遮蔽美化設施</text:span><text:span text:style-name="T8">、並檢附</text:span><text:span text:style-name="T7">遮蔽美化設施之實例照片</text:span><text:span text:style-name="T8">、</text:span><text:span text:style-name="T7">材質及顏色）</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38">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9">
              <text:list-item>
                <text:p text:style-name="P25" loext:marker-style-name="T7"><text:span text:style-name="T7">圍牆設計（含平面位置圖、立面圖</text:span><text:span text:style-name="T8">，並</text:span><text:span text:style-name="T7">標示尺寸</text:span><text:span text:style-name="T8">、</text:span><text:span text:style-name="T7">材質及顏色）</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ext:soft-page-break/>
        <table:table-row table:style-name="表格2.39">
          <table:table-cell table:style-name="表格2.A1" office:value-type="string">
            <text:p text:style-name="P17"/>
          </table:table-cell>
          <table:table-cell table:style-name="表格2.A1" table:number-rows-spanned="13" office:value-type="string">
            <text:p text:style-name="P20">三</text:p>
          </table:table-cell>
          <table:table-cell table:style-name="表格2.A1" table:number-rows-spanned="13" office:value-type="string">
            <text:p text:style-name="P20">相關法令檢討</text:p>
          </table:table-cell>
          <table:table-cell table:style-name="表格2.A1" office:value-type="string">
            <text:list text:style-name="WW8Num11">
              <text:list-item>
                <text:p text:style-name="P26" loext:marker-style-name="T9"><text:span text:style-name="T9">面積法規檢討表</text:span><text:span text:style-name="T10">(最終以建照核准內容為準</text:span><text:span text:style-name="T11">，</text:span><text:span text:style-name="T10">除經建築主管機關認定有變更之必要性</text:span><text:span text:style-name="T11">，</text:span><text:span text:style-name="T10">再依程序辦理</text:span><text:span text:style-name="T11">。</text:span><text:span text:style-name="T10">)</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40">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11">
              <text:list-item>
                <text:p text:style-name="P26" loext:marker-style-name="T9"><text:span text:style-name="T9">建築基地綜合設計獎勵檢討</text:span><text:span text:style-name="T12">(由建築管理科協助審查)</text:span><text:span text:style-name="T9"> </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41">
          <table:table-cell table:style-name="表格2.A1" office:value-type="string">
            <text:p text:style-name="P17"/>
          </table:table-cell>
          <table:covered-table-cell table:style-name="表格2.A1"/>
          <table:covered-table-cell table:style-name="表格2.A1"/>
          <table:table-cell table:style-name="表格2.A1" office:value-type="string">
            <text:p text:style-name="P27"><text:span text:style-name="T9">(1)實施都市計畫地區建築基地綜合設計檢討</text:span></text:p>
            <text:p text:style-name="P28">（法條應逐條檢討並標註對應頁碼）<text:span text:style-name="T9"/></text:p>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29"/>
          </table:table-cell>
        </table:table-row>
        <table:table-row table:style-name="表格2.42">
          <table:table-cell table:style-name="表格2.A1" office:value-type="string">
            <text:p text:style-name="P17"/>
          </table:table-cell>
          <table:covered-table-cell table:style-name="表格2.A1"/>
          <table:covered-table-cell table:style-name="表格2.A1"/>
          <table:table-cell table:style-name="表格2.A1" office:value-type="string">
            <text:p text:style-name="P27"><text:span text:style-name="T9">(2)開放空間檢討</text:span><text:span text:style-name="T5">（含開放空間位置圖、檢討內容及計算公式）</text:span></text:p>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29"/>
          </table:table-cell>
        </table:table-row>
        <table:table-row table:style-name="表格2.43">
          <table:table-cell table:style-name="表格2.A1" office:value-type="string">
            <text:p text:style-name="P17"/>
          </table:table-cell>
          <table:covered-table-cell table:style-name="表格2.A1"/>
          <table:covered-table-cell table:style-name="表格2.A1"/>
          <table:table-cell table:style-name="表格2.A1" office:value-type="string">
            <text:p text:style-name="P30"><text:span text:style-name="T9">(3)告示牌（含位置圖、數量、尺寸、材質、顏色及內容說明，並載明管理機關）</text:span><text:span text:style-name="T13"> </text:span></text:p>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29"/>
          </table:table-cell>
        </table:table-row>
        <table:table-row table:style-name="表格2.42">
          <table:table-cell table:style-name="表格2.A1" office:value-type="string">
            <text:p text:style-name="P17"/>
          </table:table-cell>
          <table:covered-table-cell table:style-name="表格2.A1"/>
          <table:covered-table-cell table:style-name="表格2.A1"/>
          <table:table-cell table:style-name="表格2.A1" office:value-type="string">
            <text:p text:style-name="P27"><text:span text:style-name="T9">(4)建築物高度</text:span><text:span text:style-name="T5">、</text:span><text:span text:style-name="T9">道路陰影</text:span><text:span text:style-name="T5">、</text:span><text:span text:style-name="T9">冬至日照檢討</text:span></text:p>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29"/>
          </table:table-cell>
        </table:table-row>
        <table:table-row table:style-name="表格2.45">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11">
              <text:list-item>
                <text:p text:style-name="P26" loext:marker-style-name="T7"><text:span text:style-name="T7">綠建築專章檢討</text:span><text:span text:style-name="T8">（含申請等級及容積獎勵值，並簡要說明）</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46">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11">
              <text:list-item>
                <text:p text:style-name="P31" loext:marker-style-name="T7">綠覆率及透水層面積（含分區塊檢討及各樹種綠覆面積檢討）</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47">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11">
              <text:list-item>
                <text:p text:style-name="P31" loext:marker-style-name="T7">停車空間檢討</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48">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11">
              <text:list-item>
                <text:p text:style-name="P26" loext:marker-style-name="T9"><text:span text:style-name="T9">建築物高度檢討</text:span><text:span text:style-name="T10">(最終以建照核准內容為準</text:span><text:span text:style-name="T11">，</text:span><text:span text:style-name="T10">除經建築主管機關認定有變更之必要性</text:span><text:span text:style-name="T11">，</text:span><text:span text:style-name="T10">再依程序辦理</text:span><text:span text:style-name="T11">。</text:span><text:span text:style-name="T10">)</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49">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11">
              <text:list-item>
                <text:p text:style-name="P26" loext:marker-style-name="T9"><text:span text:style-name="T9">建築基地綠化設計規範審查表（含綠化設計值TCO2檢討）</text:span><text:span text:style-name="T10">(除涉及面積數值變更外</text:span><text:span text:style-name="T11">，其餘變更仍須依程序辦理。</text:span><text:span text:style-name="T10">)</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50">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11">
              <text:list-item>
                <text:p text:style-name="P26" loext:marker-style-name="T9"><text:span text:style-name="T9">建築基地保水設計規範審查表（含基地保水設計量）</text:span><text:span text:style-name="T10">(除涉及面積數值變更外</text:span><text:span text:style-name="T11">，其餘變更仍須依程序辦理。</text:span><text:span text:style-name="T10">)</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47">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11">
              <text:list-item>
                <text:p text:style-name="P31" loext:marker-style-name="T7">無障礙環境檢討(含法規檢討、設施及動線說明)</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52">
          <table:table-cell table:style-name="表格2.A1" office:value-type="string">
            <text:p text:style-name="P17"/>
          </table:table-cell>
          <table:table-cell table:style-name="表格2.A1" table:number-rows-spanned="3" office:value-type="string">
            <text:p text:style-name="P32">四</text:p>
          </table:table-cell>
          <table:table-cell table:style-name="表格2.A1" table:number-rows-spanned="3" office:value-type="string">
            <text:p text:style-name="P32">建築圖說</text:p>
            <text:p text:style-name="P16"><text:span text:style-name="T14">(最終以建照核准內容為準</text:span><text:span text:style-name="T15">，</text:span><text:span text:style-name="T14">除經建築主管機關認定有變更之必要性</text:span><text:span text:style-name="T15">，</text:span><text:span text:style-name="T14">再依程序辦理。)</text:span></text:p>
          </table:table-cell>
          <table:table-cell table:style-name="表格2.A1" office:value-type="string">
            <text:list text:style-name="WW8Num6">
              <text:list-item>
                <text:p text:style-name="P33" loext:marker-style-name="T9">平面圖及各層面積計算（標明使用用途及空間名稱）</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23"/>
          </table:table-cell>
        </table:table-row>
        <table:table-row table:style-name="表格2.53">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6">
              <text:list-item>
                <text:p text:style-name="P34" loext:marker-style-name="T9"><text:span text:style-name="T9">立面圖（含各向立面圖</text:span><text:span text:style-name="T5">，</text:span><text:span text:style-name="T9">並以索引圖標示視角</text:span><text:span text:style-name="T5">，</text:span><text:span text:style-name="T9">且標示各層高度</text:span><text:span text:style-name="T5">、</text:span><text:span text:style-name="T9">尺寸</text:span><text:span text:style-name="T5">、</text:span><text:span text:style-name="T9">建築線</text:span><text:span text:style-name="T5">、</text:span><text:span text:style-name="T9">退縮線等內容）</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23"/>
          </table:table-cell>
        </table:table-row>
        <table:table-row table:style-name="表格2.28">
          <table:table-cell table:style-name="表格2.A1" office:value-type="string">
            <text:p text:style-name="P17"/>
          </table:table-cell>
          <table:covered-table-cell table:style-name="表格2.A1"/>
          <table:covered-table-cell table:style-name="表格2.A1"/>
          <table:table-cell table:style-name="表格2.A1" office:value-type="string">
            <text:list text:continue-numbering="true" text:style-name="WW8Num6">
              <text:list-item>
                <text:p text:style-name="P34" loext:marker-style-name="T9"><text:span text:style-name="T9">剖面圖（含中庭、沿街面、建物</text:span><text:span text:style-name="T5">，</text:span><text:span text:style-name="T9">並標示建築線</text:span><text:span text:style-name="T5">、</text:span><text:span text:style-name="T9">退縮線</text:span><text:span text:style-name="T5">、</text:span><text:span text:style-name="T9">人行道寬度）</text:span></text:p>
              </text:list-item>
            </text:list>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55">
          <table:table-cell table:style-name="表格2.A1" office:value-type="string">
            <text:p text:style-name="P17"/>
          </table:table-cell>
          <table:table-cell table:style-name="表格2.A1" office:value-type="string">
            <text:p text:style-name="P32">五</text:p>
          </table:table-cell>
          <table:table-cell table:style-name="表格2.A1" office:value-type="string">
            <text:p text:style-name="P32">防災計畫</text:p>
          </table:table-cell>
          <table:table-cell table:style-name="表格2.A1" office:value-type="string">
            <text:p text:style-name="P16"><text:span text:style-name="T9">防救動線及清查基地周圍50公尺內有無消防栓，並標示其位置</text:span><text:span text:style-name="T5">，且需</text:span><text:span text:style-name="T9">檢討消防車輛救災活動指導原則之內容。</text:span></text:p>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56">
          <table:table-cell table:style-name="表格2.A1" office:value-type="string">
            <text:p text:style-name="P17"/>
          </table:table-cell>
          <table:table-cell table:style-name="表格2.A1" office:value-type="string">
            <text:p text:style-name="P32">六</text:p>
          </table:table-cell>
          <table:table-cell table:style-name="表格2.A1" office:value-type="string">
            <text:p text:style-name="P16"><text:span text:style-name="T9">垃圾收集存放計畫</text:span><text:span text:style-name="T9"/></text:p>
          </table:table-cell>
          <table:table-cell table:style-name="表格2.A1" office:value-type="string">
            <text:p text:style-name="P32">含平面配置圖、投遞動線、清運動線及裝卸空間(需有垃圾冷藏設備、垃圾清運路線、以屋內型為原則)</text:p>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57">
          <table:table-cell table:style-name="表格2.A1" office:value-type="string">
            <text:p text:style-name="P17"/>
          </table:table-cell>
          <table:table-cell table:style-name="表格2.A1" office:value-type="string">
            <text:p text:style-name="P32">七</text:p>
          </table:table-cell>
          <table:table-cell table:style-name="表格2.A1" office:value-type="string">
            <text:p text:style-name="P32">污水處理計畫及雨水回收計畫</text:p>
            <text:p text:style-name="P32"/>
          </table:table-cell>
          <table:table-cell table:style-name="表格2.A1" office:value-type="string">
            <text:p text:style-name="P32">污水處理、中水回收再利用及雨水回收七日澆灌量說明(請簡要說明)</text:p>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58">
          <table:table-cell table:style-name="表格2.A1" office:value-type="string">
            <text:p text:style-name="P17"/>
          </table:table-cell>
          <table:table-cell table:style-name="表格2.A1" table:number-rows-spanned="3" office:value-type="string">
            <text:p text:style-name="P32">八</text:p>
          </table:table-cell>
          <table:table-cell table:style-name="表格2.A1" table:number-rows-spanned="3" office:value-type="string">
            <text:p text:style-name="P32">開發影響說明</text:p>
          </table:table-cell>
          <table:table-cell table:style-name="表格2.A1" office:value-type="string">
            <text:p text:style-name="P32">1.交通影響說明（含本案對周邊交通所造成之衝擊或影響進行重點簡要說明，並檢討停車空間是否滿足內部之需求）</text:p>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7"/>
          </table:table-cell>
        </table:table-row>
        <table:table-row table:style-name="表格2.59">
          <table:table-cell table:style-name="表格2.A1" office:value-type="string">
            <text:p text:style-name="P17"/>
          </table:table-cell>
          <table:covered-table-cell table:style-name="表格2.A1"/>
          <table:covered-table-cell table:style-name="表格2.A1"/>
          <table:table-cell table:style-name="表格2.A1" office:value-type="string">
            <text:p text:style-name="P32">2.周圍環境(請簡要說明)</text:p>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59">
          <table:table-cell table:style-name="表格2.A1" office:value-type="string">
            <text:p text:style-name="P17"/>
          </table:table-cell>
          <table:covered-table-cell table:style-name="表格2.A1"/>
          <table:covered-table-cell table:style-name="表格2.A1"/>
          <table:table-cell table:style-name="表格2.A1" office:value-type="string">
            <text:p text:style-name="P32">3.社經發展(請簡要說明)</text:p>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18"/>
          </table:table-cell>
        </table:table-row>
        <table:table-row table:style-name="表格2.61">
          <table:table-cell table:style-name="表格2.A1" office:value-type="string">
            <text:p text:style-name="P17"/>
          </table:table-cell>
          <table:table-cell table:style-name="表格2.A1" table:number-rows-spanned="2" office:value-type="string">
            <text:p text:style-name="P32">九</text:p>
          </table:table-cell>
          <table:table-cell table:style-name="表格2.A1" table:number-rows-spanned="2" office:value-type="string">
            <text:p text:style-name="P32">附件</text:p>
          </table:table-cell>
          <table:table-cell table:style-name="表格2.A1" office:value-type="string">
            <text:p text:style-name="P35"><text:span text:style-name="T9">1.公寓大廈規約(如設置來賓車位</text:span><text:span text:style-name="T5">、註明申請人提撥一年夜間照明經費</text:span><text:span text:style-name="T9">者</text:span><text:span text:style-name="T5">，應</text:span><text:span text:style-name="T9">檢附</text:span><text:span text:style-name="T5">。</text:span><text:span text:style-name="T9">)</text:span></text:p>
          </table:table-cell>
          <table:table-cell table:style-name="表格2.A1" office:value-type="string">
            <text:p text:style-name="P16"><text:span text:style-name="T5">□</text:span><text:span text:style-name="T2">是 </text:span><text:span text:style-name="T5">□否</text:span></text:p>
          </table:table-cell>
          <table:table-cell table:style-name="表格2.A1" office:value-type="string">
            <text:p text:style-name="P36"/>
          </table:table-cell>
        </table:table-row>
        <table:table-row table:style-name="表格2.62">
          <table:table-cell table:style-name="表格2.A1" office:value-type="string">
            <text:p text:style-name="P17"/>
          </table:table-cell>
          <table:covered-table-cell table:style-name="表格2.A1"/>
          <table:covered-table-cell table:style-name="表格2.A1"/>
          <table:table-cell table:style-name="表格2.A1" office:value-type="string">
            <text:p text:style-name="P16"><text:span text:style-name="T9">2.建築執照申請書影本</text:span><text:span text:style-name="T5">（</text:span><text:span text:style-name="T10">如申請變更者</text:span><text:span text:style-name="T11">，</text:span><text:span text:style-name="T10">應檢附</text:span><text:span text:style-name="T11">。</text:span><text:span text:style-name="T5">）</text:span></text:p>
          </table:table-cell>
          <table:table-cell table:style-name="表格2.A1" office:value-type="string">
            <text:p text:style-name="P37"><text:span text:style-name="T5">□</text:span><text:span text:style-name="T2">是 </text:span><text:span text:style-name="T5">□否</text:span></text:p>
          </table:table-cell>
          <table:table-cell table:style-name="表格2.A1" office:value-type="string">
            <text:p text:style-name="P38"/>
          </table:table-cell>
        </table:table-row>
      </table:table>
      <text:p text:style-name="P39"/>
      <text:p text:style-name="P40"><text:span text:style-name="T1">參、查核表填寫注意事項</text:span></text:p>
      <text:p text:style-name="P41"><text:span text:style-name="T16">一</text:span><text:span text:style-name="T17">、本查核表於申請都市設計審議、開放空間獎勵或</text:span><text:span text:style-name="T18">兩者均申請者，均可適用</text:span><text:span text:style-name="T17">，不論新案或變更申請請均與</text:span><text:span text:style-name="T18">掛件公文併送</text:span><text:span text:style-name="T17">，且歷次補正亦應併同檢附。</text:span></text:p>
      <text:p text:style-name="P41"><text:span text:style-name="T17">二、新案或變更申請依</text:span><text:span text:style-name="T18">「新竹縣都市設計審議報告書章節製作說明及注意事項</text:span><text:span text:style-name="T17">｣規定核實製作都市設計審議報告書。</text:span></text:p>
      <text:p text:style-name="P41"><text:span text:style-name="T17">三、有關本查核表填寫方式說明如下</text:span><text:span text:style-name="T19">：</text:span></text:p>
      <text:p text:style-name="P42"><text:span text:style-name="T17">（一）申請單位或設計單位自行檢核時，都市設計審議報告書中有檢附之章節請於</text:span><text:span text:style-name="T18">「申請單位自行檢核｣</text:span><text:span text:style-name="T17">欄位中</text:span><text:span text:style-name="T18">打「</text:span><text:span text:style-name="T20">v</text:span><text:span text:style-name="T18">｣</text:span><text:span text:style-name="T17">，若無此項者，</text:span><text:span text:style-name="T18">請留空白</text:span><text:span text:style-name="T17">。</text:span></text:p>
      <text:p text:style-name="P42"><text:span text:style-name="T17">（二）如申請變更者，本查核表中「</text:span><text:span text:style-name="T18">總表項目｣均須檢附</text:span><text:span text:style-name="T17">，其餘涉及本次變更項目之章節請於</text:span><text:span text:style-name="T18">「申請單位自行檢核｣</text:span><text:span text:style-name="T17">欄位中</text:span><text:span text:style-name="T18">打「</text:span><text:span text:style-name="T20">v</text:span><text:span text:style-name="T18">｣</text:span><text:span text:style-name="T17">，若無此項者，</text:span><text:span text:style-name="T18">請留空白</text:span><text:span text:style-name="T17">。</text:span></text:p>
      <text:p text:style-name="P41"><text:span text:style-name="T17">四、請申請單位或設計單位自行檢核所製作之都市設計審議報告書內容是否檢附各章節內容，並經申請單位之設計建築師確認無誤後，由</text:span><text:span text:style-name="T18">該設計建築師親簽用印</text:span><text:span text:style-name="T17">後，始得提送都市設計審議報告書到府掛件申請辦理相關審議事宜。</text:span></text:p>
      <text:p text:style-name="P41"><text:span text:style-name="T21">五、同時申請都市設計審議及開放空間獎勵兩項者（含變更），於公文掛件申請時</text:span><text:span text:style-name="T22">應檢附2本</text:span><text:span text:style-name="T21">都市設計審議報告書到府。</text:span></text:p>
      <text:p text:style-name="P41"><text:span text:style-name="T17">六、如申請變更者，</text:span><text:span text:style-name="T21">都市設計審議</text:span><text:span text:style-name="T17">報告書中所附變更項目之內容，請採前(變更前)後(變更後)對照方式</text:span><text:span text:style-name="T21">呈現，變更後之頁面以</text:span><text:span text:style-name="T22">紅色雲朵線</text:span><text:span text:style-name="T21">加以框選變更範圍，且補充說明變更內容。</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_HKSCS" svg:font-family="細明體_HKSCS"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2"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0.5pt" style:language-asian="zh" style:country-asian="TW"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text-properties style:font-name="細明體_HKSCS" fo:font-family="細明體_HKSCS" style:font-family-generic="roman" style:font-pitch="variable" fo:font-size="14pt" style:letter-kerning="false" style:font-name-asian="細明體_HKSCS" style:font-family-asian="細明體_HKSCS" style:font-family-generic-asian="roman" style:font-pitch-asian="variable" style:font-size-asian="14pt" style:font-name-complex="細明體_HKSCS" style:font-family-complex="細明體_HKSCS" style:font-family-generic-complex="roman" style:font-pitch-complex="variable" style:font-size-complex="14pt"/>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註解方塊文字" style:family="paragraph" style:parent-style-name="Standard">
      <style:text-properties style:font-name="Arial1" fo:font-family="Arial" style:font-family-generic="swiss" style:font-pitch="variable" fo:font-size="9pt" style:font-size-asian="9pt" style:font-name-complex="Arial1" style:font-family-complex="Arial" style:font-family-generic-complex="swiss" style:font-pitch-complex="variable"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清單段落" style:family="paragraph" style:parent-style-name="Standard">
      <style:paragraph-properties fo:margin-left="0.847cm" fo:margin-right="0cm" fo:text-indent="0cm" style:auto-text-indent="false"/>
      <style:text-properties style:font-name="Calibri" fo:font-family="Calibri" style:font-family-generic="swiss" style:font-pitch="variable" style:font-name-complex="Calibri" style:font-family-complex="Calibri" style:font-family-generic-complex="swiss" style:font-pitch-complex="variable"/>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2z0" style:family="text"/>
    <style:style style:name="WW8Num3z0" style:family="text"/>
    <style:style style:name="WW8Num4z0" style:family="text">
      <style:text-properties style:text-underline-style="none"/>
    </style:style>
    <style:style style:name="WW8Num5z0" style:family="text"/>
    <style:style style:name="WW8Num6z0" style:family="text"/>
    <style:style style:name="WW8Num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style style:name="WW8Num9z0" style:family="text"/>
    <style:style style:name="WW8Num10z0" style:family="text"/>
    <style:style style:name="WW8Num11z0" style:family="text"/>
    <style:style style:name="WW8Num12z0" style:family="text"/>
    <style:style style:name="預設段落字型" style:family="text"/>
    <style:style style:name="Internet_20_link" style:display-name="Internet link" style:family="text">
      <style:text-properties fo:color="#0000ff" loext:opacity="100%" style:text-underline-style="solid" style:text-underline-width="auto" style:text-underline-color="font-color"/>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本文_20_字元" style:display-name="本文 字元" style:family="text">
      <style:text-properties style:font-name="細明體_HKSCS" fo:font-family="細明體_HKSCS" style:font-family-generic="roman" style:font-pitch="variable" fo:font-size="14pt" style:font-name-asian="細明體_HKSCS" style:font-family-asian="細明體_HKSCS" style:font-family-generic-asian="roman" style:font-pitch-asian="variable" style:font-size-asian="14pt" style:font-name-complex="細明體_HKSCS" style:font-family-complex="細明體_HKSCS" style:font-family-generic-complex="roman" style:font-pitch-complex="variable" style:font-size-complex="14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2-%1%" style:num-prefix="2-" style:num-format="1">
        <style:list-level-properties text:list-level-position-and-space-mode="label-alignment">
          <style:list-level-label-alignment text:label-followed-by="listtab" fo:text-indent="-0.847cm" fo:margin-left="1.69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54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39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23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08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93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6.77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7.62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一, 二, 三, ...">
        <style:list-level-properties text:list-level-position-and-space-mode="label-alignment">
          <style:list-level-label-alignment text:label-followed-by="listtab" fo:text-indent="-0.889cm" fo:margin-left="0.889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loext:num-list-format="%1%."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WW8Num7z0" loext:num-list-format="%2%."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8Num7z0" loext:num-list-format="%3%."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8Num7z0" loext:num-list-format="%4%."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8Num7z0" loext:num-list-format="%5%."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8Num7z0" loext:num-list-format="%6%."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8Num7z0" loext:num-list-format="%7%."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8Num7z0" loext:num-list-format="%8%."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8Num7z0" loext:num-list-format="%9%."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壹, 貳, 參, ...">
        <style:list-level-properties text:list-level-position-and-space-mode="label-alignment">
          <style:list-level-label-alignment text:label-followed-by="listtab" fo:text-indent="-1.016cm" fo:margin-left="1.016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top="0cm" fo:margin-bottom="0.212cm" style:contextual-spacing="false" fo:text-align="center" style:justify-single-word="false"/>
    </style:style>
    <style:style style:name="MP2" style:family="paragraph" style:parent-style-name="Standard">
      <style:text-properties style:font-name="新細明體1" fo:font-size="10pt" style:font-size-asian="10pt" style:font-name-complex="新細明體1" style:font-size-complex="10pt"/>
    </style:style>
    <style:style style:name="MP3" style:family="paragraph" style:parent-style-name="Standard">
      <style:paragraph-properties fo:text-align="center" style:justify-single-word="false"/>
      <style:text-properties fo:color="#000000" loext:opacity="100%" fo:font-size="16pt" style:text-underline-style="solid" style:text-underline-width="auto" style:text-underline-color="font-color" fo:font-weight="bold" style:font-size-asian="16pt" style:font-weight-asian="bold" style:font-size-complex="16pt"/>
    </style:style>
    <style:style style:name="MP4" style:family="paragraph" style:parent-style-name="Footer">
      <style:paragraph-properties fo:text-align="center" style:justify-single-word="false"/>
    </style:style>
    <style:style style:name="MT1" style:family="text">
      <style:text-properties fo:font-size="18pt" fo:font-weight="bold" style:font-size-asian="18pt" style:font-weight-asian="bold" style:font-size-complex="18pt"/>
    </style:style>
    <style:style style:name="MT2" style:family="text">
      <style:text-properties fo:color="#000000" loext:opacity="100%" fo:font-size="16pt" style:text-underline-style="solid" style:text-underline-width="auto" style:text-underline-color="font-color" fo:font-weight="bold" style:font-size-asian="16pt" style:font-weight-asian="bold" style:font-size-complex="16pt"/>
    </style:style>
    <style:style style:name="Mfr1" style:family="graphic" style:parent-style-name="Frame">
      <style:graphic-properties fo:margin-left="0.319cm" fo:margin-right="0.319cm" fo:margin-top="0cm" fo:margin-bottom="0cm" style:run-through="background" style:wrap="run-through" style:number-wrapped-paragraphs="no-limit" style:vertical-pos="from-top" style:vertical-rel="paragraph" style:horizontal-pos="from-left" style:horizontal-rel="paragraph" fo:background-color="#ffffff" draw:fill="solid" draw:fill-color="#ffffff" fo:padding-left="0.254cm" fo:padding-right="0.254cm" fo:padding-top="0.127cm" fo:padding-bottom="0.127cm" fo:border="0.74pt solid #ffffff"/>
    </style:style>
    <style:page-layout style:name="Mpm1">
      <style:page-layout-properties fo:page-width="21.001cm" fo:page-height="29.7cm" style:num-format="1" style:print-orientation="portrait" fo:margin-top="1.501cm" fo:margin-bottom="1.75cm" fo:margin-left="1.27cm" fo:margin-right="1.27cm" style:writing-mode="lr-tb" style:layout-grid-color="#c0c0c0" style:layout-grid-lines="41"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099cm" fo:margin-bottom="0cm" style:dynamic-spacing="true"/>
      </style:header-style>
      <style:footer-style>
        <style:header-footer-properties fo:min-height="0.099cm" fo:margin-top="0cm" style:dynamic-spacing="true"/>
      </style:footer-style>
    </style:page-layout>
  </office:automatic-styles>
  <office:master-styles>
    <style:master-page style:name="Standard" style:page-layout-name="Mpm1">
      <style:header>
        <text:p text:style-name="MP1"><draw:frame draw:style-name="Mfr1" draw:name="外框1" text:anchor-type="char" svg:x="15.134cm" svg:y="-1.109cm" svg:width="3.221cm" draw:z-index="3"><draw:text-box fo:min-height="0cm"><text:p text:style-name="MP2">115.04.01起適用</text:p></draw:text-box></draw:frame><text:span text:style-name="MT1">新竹縣都市設計審議報告書章節製作說明及注意事項</text:span><text:span text:style-name="MT2"/></text:p>
        <text:p text:style-name="MP3">基本書件查核表</text:p>
      </style:header>
      <style:footer>
        <text:p text:style-name="MP4"><text:page-number text:select-page="current">4</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審核資料</dc:title>
    <dc:subject/>
    <meta:keyword/>
    <meta:initial-creator>wd</meta:initial-creator>
    <meta:creation-date>2026-03-12T14:09:00</meta:creation-date>
    <dc:creator>徐侑暄</dc:creator>
    <dc:date>2026-04-10T15:32:00</dc:date>
    <meta:print-date>2026-03-12T16:23:00</meta:print-date>
    <meta:editing-cycles>12</meta:editing-cycles>
    <meta:editing-duration>PT32M</meta:editing-duration>
    <meta:document-statistic meta:table-count="2" meta:image-count="0" meta:object-count="0" meta:page-count="4" meta:paragraph-count="184" meta:word-count="3242" meta:character-count="3479" meta:non-whitespace-character-count="3327"/>
    <meta:generator>LibreOffice/24.8.7.1$Windows_X86_64 LibreOffice_project/6d98ba145e9a8a39fc57bcc76981d1fb1316c60c</meta:generator>
  </office:meta>
</office:document-meta>
</file>